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ceef64cc2929839b46c8a56f51ad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fo:margin-right="18pt" fo:margin-bottom="18pt" style:rel-width="100%" style:width="450.56715pt"/>
    </style:style>
    <style:style style:name="odt_auto_style_table_column_1_1" style:family="table-column">
      <style:table-column-properties style:column-width="450.56715pt"/>
    </style:style>
    <style:style style:name="PluginODTAutoStyle_TableCell_3" style:family="table-cell">
      <style:table-cell-properties style:vertical-align="middle" fo:padding="0.3cm" fo:background-color="#dee7ec"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6" style:family="table">
      <style:table-properties table:align="center" fo:margin-right="18pt" fo:margin-bottom="18pt" style:rel-width="100%" style:width="431.29155pt"/>
    </style:style>
    <style:style style:name="odt_auto_style_table_column_2_1" style:family="table-column">
      <style:table-column-properties style:column-width="2cm"/>
    </style:style>
    <style:style style:name="odt_auto_style_table_column_2_2" style:family="table-column">
      <style:table-column-properties style:column-width="374.60155pt"/>
    </style:style>
    <style:style style:name="PluginODTAutoStyle_TableCell_7" style:family="table-cell">
      <style:paragraph-properties fo:text-align="center"/>
      <style:table-cell-properties style:vertical-align="middle" fo:padding="0.1cm" fo:background-color="#ffd39f"/>
    </style:style>
    <style:style style:name="PluginODTAutoStyle_Paragraph_8" style:family="paragraph">
      <style:paragraph-properties fo:text-align="center" fo:padding="0.1cm"/>
    </style:style>
    <style:style style:name="PluginODTAutoStyle_TableCell_9" style:family="table-cell">
      <style:table-cell-properties style:vertical-align="middle" fo:padding="0.3cm" fo:background-color="#ffd39f"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12" style:family="table">
      <style:table-properties table:align="center" fo:margin-right="18pt" fo:margin-bottom="18pt" style:rel-width="100%" style:width="431.29155pt"/>
    </style:style>
    <style:style style:name="odt_auto_style_table_column_3_1" style:family="table-column">
      <style:table-column-properties style:column-width="2cm"/>
    </style:style>
    <style:style style:name="odt_auto_style_table_column_3_2" style:family="table-column">
      <style:table-column-properties style:column-width="374.60155pt"/>
    </style:style>
    <style:style style:name="PluginODTAutoStyle_TableCell_13" style:family="table-cell">
      <style:paragraph-properties fo:text-align="center"/>
      <style:table-cell-properties style:vertical-align="middle" fo:padding="0.1cm" fo:background-color="#ffd39f"/>
    </style:style>
    <style:style style:name="PluginODTAutoStyle_Paragraph_14" style:family="paragraph">
      <style:paragraph-properties fo:text-align="center" fo:padding="0.1cm"/>
    </style:style>
    <style:style style:name="PluginODTAutoStyle_TableCell_15" style:family="table-cell">
      <style:table-cell-properties style:vertical-align="middle" fo:padding="0.3cm" fo:background-color="#ffd39f"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18" style:family="table">
      <style:table-properties table:align="center" fo:margin-right="18pt" fo:margin-bottom="18pt" style:rel-width="100%" style:width="450.56715pt"/>
    </style:style>
    <style:style style:name="odt_auto_style_table_column_4_1" style:family="table-column">
      <style:table-column-properties style:column-width="450.56715pt"/>
    </style:style>
    <style:style style:name="PluginODTAutoStyle_TableCell_19" style:family="table-cell">
      <style:table-cell-properties style:vertical-align="middle" fo:padding="0.3cm" fo:background-color="#dee7ec"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2" style:family="table">
      <style:table-properties table:align="center" fo:margin-right="18pt" fo:margin-bottom="18pt" style:rel-width="100%" style:width="450.56715pt"/>
    </style:style>
    <style:style style:name="odt_auto_style_table_column_5_1" style:family="table-column">
      <style:table-column-properties style:column-width="450.56715pt"/>
    </style:style>
    <style:style style:name="PluginODTAutoStyle_TableCell_23" style:family="table-cell">
      <style:table-cell-properties style:vertical-align="middle" fo:padding="0.3cm" fo:background-color="#dee7ec"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6" style:family="table">
      <style:table-properties table:align="center" fo:margin-right="18pt" fo:margin-bottom="18pt" style:rel-width="100%" style:width="450.56715pt"/>
    </style:style>
    <style:style style:name="odt_auto_style_table_column_6_1" style:family="table-column">
      <style:table-column-properties style:column-width="450.56715pt"/>
    </style:style>
    <style:style style:name="PluginODTAutoStyle_TableCell_27" style:family="table-cell">
      <style:table-cell-properties style:vertical-align="middle" fo:padding="0.3cm" fo:background-color="#dee7ec"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30" style:family="table">
      <style:table-properties table:align="center" fo:margin-right="18pt" fo:margin-bottom="18pt" style:rel-width="100%" style:width="450.56715pt"/>
    </style:style>
    <style:style style:name="odt_auto_style_table_column_7_1" style:family="table-column">
      <style:table-column-properties style:column-width="450.56715pt"/>
    </style:style>
    <style:style style:name="PluginODTAutoStyle_TableCell_31" style:family="table-cell">
      <style:table-cell-properties style:vertical-align="middle" fo:padding="0.3cm" fo:background-color="#dee7ec"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34" style:family="table">
      <style:table-properties table:align="center" fo:margin-right="18pt" fo:margin-bottom="18pt" style:rel-width="100%" style:width="450.56715pt"/>
    </style:style>
    <style:style style:name="odt_auto_style_table_column_8_1" style:family="table-column">
      <style:table-column-properties style:column-width="450.56715pt"/>
    </style:style>
    <style:style style:name="PluginODTAutoStyle_TableCell_35" style:family="table-cell">
      <style:table-cell-properties style:vertical-align="middle" fo:padding="0.3cm" fo:background-color="#dee7ec"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38" style:family="table">
      <style:table-properties table:align="center" fo:margin-right="18pt" fo:margin-bottom="18pt" style:rel-width="100%" style:width="450.56715pt"/>
    </style:style>
    <style:style style:name="odt_auto_style_table_column_9_1" style:family="table-column">
      <style:table-column-properties style:column-width="450.56715pt"/>
    </style:style>
    <style:style style:name="PluginODTAutoStyle_TableCell_39" style:family="table-cell">
      <style:table-cell-properties style:vertical-align="middle" fo:padding="0.3cm" fo:background-color="#dee7ec"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42" style:family="table">
      <style:table-properties table:align="center" fo:margin-right="18pt" fo:margin-bottom="18pt" style:rel-width="100%" style:width="450.56715pt"/>
    </style:style>
    <style:style style:name="odt_auto_style_table_column_10_1" style:family="table-column">
      <style:table-column-properties style:column-width="450.56715pt"/>
    </style:style>
    <style:style style:name="PluginODTAutoStyle_TableCell_43" style:family="table-cell">
      <style:table-cell-properties style:vertical-align="middle" fo:padding="0.3cm" fo:background-color="#dee7ec"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46" style:family="table">
      <style:table-properties table:align="center" fo:margin-right="18pt" fo:margin-bottom="18pt" style:rel-width="100%" style:width="450.56715pt"/>
    </style:style>
    <style:style style:name="odt_auto_style_table_column_11_1" style:family="table-column">
      <style:table-column-properties style:column-width="450.56715pt"/>
    </style:style>
    <style:style style:name="PluginODTAutoStyle_TableCell_47" style:family="table-cell">
      <style:table-cell-properties style:vertical-align="middle" fo:padding="0.3cm" fo:background-color="#dee7ec" fo:border="none"/>
    </style:style>
    <style:style style:name="PluginODTAutoStyle_Paragraph_4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welcome_to_the_paleon_wiki_1"/><text:bookmark-start text:name="welcome_to_the_paleon_wiki"/>Welcome to the PalEON Wiki<text:bookmark-end text:name="__RefHeading___welcome_to_the_paleon_wiki_1"/><text:bookmark-end text:name="welcome_to_the_paleon_wiki"/></text:h>
      <text:p text:style-name="Text_20_body"><text:span text:style-name="Strong_20_Emphasis"> Quick access to <text:a xlink:type="simple" xlink:href="https://docs.google.com/spreadsheets/d/1QaSTJ3ng9WzgBmJBphnfCvdDKELlo_U2bySGiZdD8DE/edit" text:style-name="Internet_20_link" text:visited-style-name="Visited_20_Internet_20_Link">List of SDA Sites</text:a></text:span></text:p>
      <text:p text:style-name="Text_20_body"><text:span text:style-name="Strong_20_Emphasis"> Quick access to <text:a xlink:type="simple" xlink:href="https://dokuwikitest.geography.wisc.edu/doku.php/data_management:nsfawardnumbers" text:style-name="Internet_20_link" text:visited-style-name="Visited_20_Internet_20_Link">NSF PalEON2 Award Numbers</text:a></text:span></text:p>
      <text:h text:style-name="Heading_20_5" text:outline-level="5"><text:bookmark-start text:name="__RefHeading___running_tally_of_fun_information_as_of_11-20-20_2"/><text:bookmark-start text:name="running_tally_of_fun_information_as_of_11-20-20"/>Running Tally of Fun Information (as of 11-20-20)<text:bookmark-end text:name="__RefHeading___running_tally_of_fun_information_as_of_11-20-20_2"/><text:bookmark-end text:name="running_tally_of_fun_information_as_of_11-20-20"/></text:h>
      <text:p text:style-name="Text_20_body">Number of People Who Have Participated on the Project: 46 undergraduate students, 27 graduate students, 15 post-docs<text:line-break/>
Number of Products: 95 papers accepted or published, 4 book or book chapters, 231 talks, 75 posters</text:p>
      <text:p text:style-name="Text_20_body"><draw:frame draw:style-name="PluginODTAutoStyle_Frame_1_text_frame" draw:name="Frame1" text:anchor-type="paragraph" svg:width="450.56715pt" draw:z-index="0" svg:x="0cm" svg:y="0cm" svg:min-height="1cm"><draw:text-box><table:table table:style-name="PluginODTAutoStyle_Table_2"><table:table-column table:style-name="odt_auto_style_table_column_1_1"/><table:table-row><table:table-cell office:value-type="string" table:style-name="PluginODTAutoStyle_TableCell_3"><text:h text:style-name="Heading_20_3" text:outline-level="3"><text:bookmark-start text:name="__RefHeading___aims_goals_3"/><text:bookmark-start text:name="aims_goals"/>Aims &amp; Goals<text:bookmark-end text:name="__RefHeading___aims_goals_3"/><text:bookmark-end text:name="aims_goals"/></text:h><text:p text:style-name="Text_20_body">PalEON has a lot of moving parts:  many people, many projects.  The goal of this wiki is to facilitate research coordination within PalEON.  This wiki and its subpages are interactive documents that allow users to post progress updates for various projects, create links among projects, develop proposals within the PalEON domain, complete established projects, deposit and store finished products and access and update public data.</text:p><text:p text:style-name="Text_20_body">This wiki is open to PalEON participants and a login is required.  The public PalEON website is located at: <text:a xlink:type="simple" xlink:href="http://www.paleonproject.org" text:style-name="Internet_20_link" text:visited-style-name="Visited_20_Internet_20_Link">http://www.paleonproject.org</text:a></text:p></table:table-cell></table:table-row></table:table></draw:text-box></draw:frame><draw:frame draw:style-name="PluginODTAutoStyle_Frame_5_text_frame" draw:name="Frame2" text:anchor-type="paragraph" svg:width="431.29155pt" draw:z-index="0" svg:x="93.5cm" svg:y="0cm" svg:min-height="1cm"><draw:text-box><table:table table:style-name="PluginODTAutoStyle_Table_6"><table:table-column table:style-name="odt_auto_style_table_column_2_1"/><table:table-column table:style-name="odt_auto_style_table_column_2_2"/><table:table-row><table:table-cell office:value-type="string" table:style-name="PluginODTAutoStyle_TableCell_7"><text:p text:style-name="PluginODTAutoStyle_Paragraph_8"><draw:frame draw:style-name="media" draw:name="0" text:anchor-type="as-char" draw:z-index="0" svg:width="1.27cm" svg:height="1.27cm"><draw:image xlink:href="Pictures/38ceef64cc2929839b46c8a56f51ad28.png" xlink:type="simple" xlink:show="embed" xlink:actuate="onLoad"/></draw:frame></text:p></table:table-cell><table:table-cell office:value-type="string" table:style-name="PluginODTAutoStyle_TableCell_9"><text:h text:style-name="Heading_20_4" text:outline-level="4"><text:bookmark-start text:name="__RefHeading___member_logintop_right_of_page_4"/><text:bookmark-start text:name="member_logintop_right_of_page"/>Member Login: Top Right of Page<text:bookmark-end text:name="__RefHeading___member_logintop_right_of_page_4"/><text:bookmark-end text:name="member_logintop_right_of_page"/></text:h><text:list text:style-name="List_20_1" text:continue-numbering="false"><text:list-item><text:p text:style-name="List_20_1_Content_First"> PalEON members who have been invited to this wiki <text:span text:style-name="Strong_20_Emphasis">please click the login box on the top right</text:span> to register an account at the wiki.  To register you must provide your name, a user name (first initial, last name is preferred), your password and a valid email address.</text:p></text:list-item><text:list-item><text:p text:style-name="List_20_1_Content_Last"> <text:span text:style-name="Strong_20_Emphasis">Once you are registered</text:span> you will be able to see more of the site, but will still have limited permissions.  All new accounts must be validated by a PalEON administrator before you can edit pages, or get full access to the wiki.  We are doing this so that your valuable data is not accessed without permission.  We're going to try to get you up to full access as soon as possible once you register.</text:p></text:list-item></text:list><text:h text:style-name="Heading_20_4" text:outline-level="4"><text:bookmark-start text:name="__RefHeading___basic_editing_5"/><text:bookmark-start text:name="basic_editing"/>Basic Editing<text:bookmark-end text:name="__RefHeading___basic_editing_5"/><text:bookmark-end text:name="basic_editing"/></text:h><text:list text:style-name="List_20_1" text:continue-numbering="false"><text:list-item><text:p text:style-name="List_20_1_Content_First"> <text:span text:style-name="Strong_20_Emphasis">To edit a page,</text:span> click the “edit this page” tab at the top.  This opens a script window, and has the ability to preview your changes below before saving them</text:p></text:list-item><text:list-item><text:p text:style-name="List_20_1_Content"> <text:a xlink:type="simple" xlink:href="http://144.92.235.115/dokuwiki/doku.php/wiki%3Bsyntax" text:style-name="Internet_20_link" text:visited-style-name="Visited_20_Internet_20_Link">Basic editing tips</text:a> can be found here or accessed from the left sidebar at any time</text:p></text:list-item><text:list-item><text:p text:style-name="List_20_1_Content"> Here are <text:a xlink:type="simple" xlink:href="https://paleon.geography.wisc.edu/doku.php/data_management%3Bstart" text:style-name="Internet_20_link" text:visited-style-name="Visited_20_Internet_20_Link">instructions for uploading/downloading files using script or the wiki icons</text:a> under <text:span text:style-name="Strong_20_Emphasis">Useful Resources</text:span> </text:p></text:list-item><text:list-item><text:p text:style-name="List_20_1_Content_Last"> <text:span text:style-name="Strong_20_Emphasis">TIP:</text:span> It's often helpful to open the wiki in a second window and steal syntax format from another page</text:p></text:list-item></text:list><text:list text:style-name="List_20_1" text:continue-numbering="false"><text:list-item><text:p text:style-name="LastListParagraph_List_20_1_Content_First"> <text:span text:style-name="Strong_20_Emphasis">IMPORTANT</text:span>: When you make changes to a page <text:span text:style-name="Strong_20_Emphasis"><text:span text:style-name="underline">please</text:span> remember to fill out the <text:span text:style-name="Emphasis">Edit summary</text:span>!</text:span></text:p></text:list-item></text:list></table:table-cell></table:table-row></table:table></draw:text-box></draw:frame><draw:frame draw:style-name="PluginODTAutoStyle_Frame_11_text_frame" draw:name="Frame3" text:anchor-type="paragraph" svg:width="431.29155pt" draw:z-index="0" svg:x="183cm" svg:y="0cm" svg:min-height="1cm"><draw:text-box><table:table table:style-name="PluginODTAutoStyle_Table_12"><table:table-column table:style-name="odt_auto_style_table_column_3_1"/><table:table-column table:style-name="odt_auto_style_table_column_3_2"/><table:table-row><table:table-cell office:value-type="string" table:style-name="PluginODTAutoStyle_TableCell_13"><text:p text:style-name="PluginODTAutoStyle_Paragraph_14"><draw:frame draw:style-name="media" draw:name="1" text:anchor-type="as-char" draw:z-index="1" svg:width="1.27cm" svg:height="1.27cm"><draw:image xlink:href="Pictures/38ceef64cc2929839b46c8a56f51ad28.png" xlink:type="simple" xlink:show="embed" xlink:actuate="onLoad"/></draw:frame></text:p></table:table-cell><table:table-cell office:value-type="string" table:style-name="PluginODTAutoStyle_TableCell_15"><text:h text:style-name="Heading_20_4" text:outline-level="4"><text:bookmark-start text:name="__RefHeading___data-use_and_authorship_guidelines_6"/><text:bookmark-start text:name="data-use_and_authorship_guidelines"/>Data-Use and Authorship Guidelines<text:bookmark-end text:name="__RefHeading___data-use_and_authorship_guidelines_6"/><text:bookmark-end text:name="data-use_and_authorship_guidelines"/></text:h><text:p text:style-name="Text_20_body"><text:span text:style-name="Strong_20_Emphasis">Be sure to refer to Version 1.6 of the <text:a xlink:type="simple" xlink:href="https://dokuwikitest.geography.wisc.edu/doku.php/data_management:paleonfairusepolicydraftversion1.6.pdf" text:style-name="Internet_20_link" text:visited-style-name="Visited_20_Internet_20_Link">PalEON Fair Use Policy</text:a> as you are writing your papers and using PalEON data</text:span></text:p></table:table-cell></table:table-row></table:table></draw:text-box></draw:frame></text:p>
      <text:p text:style-name="Horizontal_20_Line"/>
      <text:h text:style-name="Heading_20_2" text:outline-level="2"><text:bookmark-start text:name="__RefHeading___sections_7"/><text:bookmark-start text:name="sections"/>Sections<text:bookmark-end text:name="__RefHeading___sections_7"/><text:bookmark-end text:name="sections"/></text:h>
      <text:p text:style-name="Text_20_body"><draw:frame draw:style-name="PluginODTAutoStyle_Frame_17_text_frame" draw:name="Frame4" text:anchor-type="paragraph" svg:width="450.56715pt" draw:z-index="0" svg:x="272.5cm" svg:y="0cm" svg:min-height="1cm"><draw:text-box><table:table table:style-name="PluginODTAutoStyle_Table_18"><table:table-column table:style-name="odt_auto_style_table_column_4_1"/><table:table-row><table:table-cell office:value-type="string" table:style-name="PluginODTAutoStyle_TableCell_19"><text:h text:style-name="Heading_20_3" text:outline-level="3"><text:bookmark-start text:name="__RefHeading___calendar_meetings_8"/><text:bookmark-start text:name="calendar_meetings"/>Calendar &amp; Meetings<text:bookmark-end text:name="__RefHeading___calendar_meetings_8"/><text:bookmark-end text:name="calendar_meetings"/></text:h><text:p text:style-name="Text_20_body"><text:a xlink:type="simple" xlink:href="https://dokuwikitest.geography.wisc.edu/doku.php/meetings:start" text:style-name="Internet_20_link" text:visited-style-name="Visited_20_Internet_20_Link">This section</text:a> is where upcoming meetings are listed and where meeting notes for completed meetings are stored.</text:p></table:table-cell></table:table-row></table:table></draw:text-box></draw:frame><draw:frame draw:style-name="PluginODTAutoStyle_Frame_21_text_frame" draw:name="Frame5" text:anchor-type="paragraph" svg:width="450.56715pt" draw:z-index="0" svg:x="366cm" svg:y="0cm" svg:min-height="1cm"><draw:text-box><table:table table:style-name="PluginODTAutoStyle_Table_22"><table:table-column table:style-name="odt_auto_style_table_column_5_1"/><table:table-row><table:table-cell office:value-type="string" table:style-name="PluginODTAutoStyle_TableCell_23"><text:h text:style-name="Heading_20_3" text:outline-level="3"><text:bookmark-start text:name="__RefHeading___people_9"/><text:bookmark-start text:name="people"/>People<text:bookmark-end text:name="__RefHeading___people_9"/><text:bookmark-end text:name="people"/></text:h><text:p text:style-name="Text_20_body"><text:a xlink:type="simple" xlink:href="https://dokuwikitest.geography.wisc.edu/doku.php/people:start" text:style-name="Internet_20_link" text:visited-style-name="Visited_20_Internet_20_Link">This section</text:a> includes information about who the individual members of the PalEON project are.  We welcome all Participants to begin editing their own page.  The Administrators (Simon Goring and Jody Peters) will also take care to ensure that the pages are kept up to date as much as possible.</text:p></table:table-cell></table:table-row></table:table></draw:text-box></draw:frame><draw:frame draw:style-name="PluginODTAutoStyle_Frame_25_text_frame" draw:name="Frame6" text:anchor-type="paragraph" svg:width="450.56715pt" draw:z-index="0" svg:x="459.5cm" svg:y="0cm" svg:min-height="1cm"><draw:text-box><table:table table:style-name="PluginODTAutoStyle_Table_26"><table:table-column table:style-name="odt_auto_style_table_column_6_1"/><table:table-row><table:table-cell office:value-type="string" table:style-name="PluginODTAutoStyle_TableCell_27"><text:h text:style-name="Heading_20_3" text:outline-level="3"><text:bookmark-start text:name="__RefHeading___working_groups_10"/><text:bookmark-start text:name="working_groups"/>Working Groups<text:bookmark-end text:name="__RefHeading___working_groups_10"/><text:bookmark-end text:name="working_groups"/></text:h><text:p text:style-name="Text_20_body"><text:a xlink:type="simple" xlink:href="https://dokuwikitest.geography.wisc.edu/doku.php/working_groups:start" text:style-name="Internet_20_link" text:visited-style-name="Visited_20_Internet_20_Link">Working Groups</text:a> is a repository for the different projects in PalEON.  If you start a new project, please provide a brief description as well as the email list of participants.  Use this section to keep notes, data and initial results as you work towards versioned data products (which should then be posted in the <text:a xlink:type="simple" xlink:href="https://dokuwikitest.geography.wisc.edu/doku.php/data_and_products:start" text:style-name="Internet_20_link" text:visited-style-name="Visited_20_Internet_20_Link">Data and Products section</text:a>) These are fairly static, overarching descriptions that provide the big picture of each group and the members.  Anyone can update this as new people join the project and as the projects morph.</text:p></table:table-cell></table:table-row></table:table></draw:text-box></draw:frame><draw:frame draw:style-name="PluginODTAutoStyle_Frame_29_text_frame" draw:name="Frame7" text:anchor-type="paragraph" svg:width="450.56715pt" draw:z-index="0" svg:x="553cm" svg:y="0cm" svg:min-height="1cm"><draw:text-box><table:table table:style-name="PluginODTAutoStyle_Table_30"><table:table-column table:style-name="odt_auto_style_table_column_7_1"/><table:table-row><table:table-cell office:value-type="string" table:style-name="PluginODTAutoStyle_TableCell_31"><text:h text:style-name="Heading_20_3" text:outline-level="3"><text:bookmark-start text:name="__RefHeading___data_and_products_11"/><text:bookmark-start text:name="data_and_products"/>Data and Products<text:bookmark-end text:name="__RefHeading___data_and_products_11"/><text:bookmark-end text:name="data_and_products"/></text:h><text:p text:style-name="Text_20_body">We've created the <text:a xlink:type="simple" xlink:href="https://dokuwikitest.geography.wisc.edu/doku.php/data_and_products:start" text:style-name="Internet_20_link" text:visited-style-name="Visited_20_Internet_20_Link">Data and Products section</text:a> as a repository for versioned data products that are ready to share within and across Working Groups.  Data and products that are not versioned, initial results or are works in progress should be kept in the Working Groups section.  The Data and Product section is the fun part of PalEON - it is where we see results from our hard work!</text:p></table:table-cell></table:table-row></table:table></draw:text-box></draw:frame><draw:frame draw:style-name="PluginODTAutoStyle_Frame_33_text_frame" draw:name="Frame8" text:anchor-type="paragraph" svg:width="450.56715pt" draw:z-index="0" svg:x="646.5cm" svg:y="0cm" svg:min-height="1cm"><draw:text-box><table:table table:style-name="PluginODTAutoStyle_Table_34"><table:table-column table:style-name="odt_auto_style_table_column_8_1"/><table:table-row><table:table-cell office:value-type="string" table:style-name="PluginODTAutoStyle_TableCell_35"><text:h text:style-name="Heading_20_3" text:outline-level="3"><text:bookmark-start text:name="__RefHeading___data_management_12"/><text:bookmark-start text:name="data_management"/>Data Management<text:bookmark-end text:name="__RefHeading___data_management_12"/><text:bookmark-end text:name="data_management"/></text:h><text:p text:style-name="Text_20_body"><text:a xlink:type="simple" xlink:href="https://dokuwikitest.geography.wisc.edu/doku.php/data_management:start" text:style-name="Internet_20_link" text:visited-style-name="Visited_20_Internet_20_Link">This section </text:a> provides policies and procedures for PalEON's data including details about the tools we use to keep track of data/code/manuscripts and how to acknowledge PalEON in scientific publications.  Here are <text:a xlink:type="simple" xlink:href="https://paleon.geography.wisc.edu/doku.php/data_management%3Bstart" text:style-name="Internet_20_link" text:visited-style-name="Visited_20_Internet_20_Link">instructions for uploading/downloading files using script or the wiki icons</text:a> under <text:span text:style-name="Strong_20_Emphasis">Useful Resources</text:span></text:p></table:table-cell></table:table-row></table:table></draw:text-box></draw:frame><draw:frame draw:style-name="PluginODTAutoStyle_Frame_37_text_frame" draw:name="Frame9" text:anchor-type="paragraph" svg:width="450.56715pt" draw:z-index="0" svg:x="740cm" svg:y="0cm" svg:min-height="1cm"><draw:text-box><table:table table:style-name="PluginODTAutoStyle_Table_38"><table:table-column table:style-name="odt_auto_style_table_column_9_1"/><table:table-row><table:table-cell office:value-type="string" table:style-name="PluginODTAutoStyle_TableCell_39"><text:h text:style-name="Heading_20_3" text:outline-level="3"><text:bookmark-start text:name="__RefHeading___papers_presentations_13"/><text:bookmark-start text:name="papers_presentations"/>Papers &amp; Presentations<text:bookmark-end text:name="__RefHeading___papers_presentations_13"/><text:bookmark-end text:name="papers_presentations"/></text:h><text:p text:style-name="Text_20_body"><text:a xlink:type="simple" xlink:href="https://dokuwikitest.geography.wisc.edu/doku.php/papers_presentations:start" text:style-name="Internet_20_link" text:visited-style-name="Visited_20_Internet_20_Link">This section</text:a> is where we keep items related to publications and presentations.  This section is a repository for:</text:p><text:list text:style-name="Numbering_20_1" text:continue-numbering="false"><text:list-item><text:p text:style-name="Numbering_20_1_Content_First"> Manuscripts ideas and drafts. If there are papers gestating be sure to put them here adn add tentatiev co-author lists!  We have a large group and in this section are trying to avoid duplicating efforts on projects when instead there should be collaboration. </text:p></text:list-item><text:list-item><text:p text:style-name="Numbering_20_1_Content"> All papers and presentations from PalEON projects - this information is critical as we prepare our annual reports for NSF! </text:p></text:list-item><text:list-item><text:p text:style-name="Numbering_20_1_Content"> PalEON related posters and presentations. </text:p></text:list-item><text:list-item><text:p text:style-name="Numbering_20_1_Content"> The biannual PalEON Newsletters. </text:p></text:list-item><text:list-item><text:p text:style-name="Numbering_20_1_Content"> General papers that provide useful information for specific PalEON topics. </text:p></text:list-item><text:list-item><text:p text:style-name="Numbering_20_1_Content_Last"> PalEON logos</text:p></text:list-item></text:list></table:table-cell></table:table-row></table:table></draw:text-box></draw:frame><draw:frame draw:style-name="PluginODTAutoStyle_Frame_41_text_frame" draw:name="Frame10" text:anchor-type="paragraph" svg:width="450.56715pt" draw:z-index="0" svg:x="833.5cm" svg:y="0cm" svg:min-height="1cm"><draw:text-box><table:table table:style-name="PluginODTAutoStyle_Table_42"><table:table-column table:style-name="odt_auto_style_table_column_10_1"/><table:table-row><table:table-cell office:value-type="string" table:style-name="PluginODTAutoStyle_TableCell_43"><text:h text:style-name="Heading_20_3" text:outline-level="3"><text:bookmark-start text:name="__RefHeading___courses_and_camps_14"/><text:bookmark-start text:name="courses_and_camps"/>Courses and Camps<text:bookmark-end text:name="__RefHeading___courses_and_camps_14"/><text:bookmark-end text:name="courses_and_camps"/></text:h><text:p text:style-name="Text_20_body"><text:a xlink:type="simple" xlink:href="https://dokuwikitest.geography.wisc.edu/doku.php/courses_and_camp:start" text:style-name="Internet_20_link" text:visited-style-name="Visited_20_Internet_20_Link">This section</text:a> includes details about courses for PalEON grad students and material for Camp PEON.  </text:p></table:table-cell></table:table-row></table:table></draw:text-box></draw:frame><draw:frame draw:style-name="PluginODTAutoStyle_Frame_45_text_frame" draw:name="Frame11" text:anchor-type="paragraph" svg:width="450.56715pt" draw:z-index="0" svg:x="927cm" svg:y="0cm" svg:min-height="1cm"><draw:text-box><table:table table:style-name="PluginODTAutoStyle_Table_46"><table:table-column table:style-name="odt_auto_style_table_column_11_1"/><table:table-row><table:table-cell office:value-type="string" table:style-name="PluginODTAutoStyle_TableCell_47"><text:h text:style-name="Heading_20_3" text:outline-level="3"><text:bookmark-start text:name="__RefHeading___grant_administration_15"/><text:bookmark-start text:name="grant_administration"/>Grant Administration<text:bookmark-end text:name="__RefHeading___grant_administration_15"/><text:bookmark-end text:name="grant_administration"/></text:h><text:p text:style-name="Text_20_body">Details about the NSF PalEON grant are located in <text:a xlink:type="simple" xlink:href="https://dokuwikitest.geography.wisc.edu/doku.php/grant_administration:start" text:style-name="Internet_20_link" text:visited-style-name="Visited_20_Internet_20_Link">this section</text:a> including Award numbers, PalEON 1 and 2 NSF proposals and annual and final reports.  </text:p></table:table-cell></table:table-row></table:table></draw:text-box></draw:frame></text:p>
      <text:p text:style-name="Horizontal_20_Line"/>
      <text:h text:style-name="Heading_20_2" text:outline-level="2"><text:bookmark-start text:name="__RefHeading___starting_out_16"/><text:bookmark-start text:name="starting_out"/>Starting Out<text:bookmark-end text:name="__RefHeading___starting_out_16"/><text:bookmark-end text:name="starting_out"/></text:h>
      <text:list text:style-name="List_20_1" text:continue-numbering="false">
        <text:list-item>
          <text:p text:style-name="List_20_1_Content_First"> <text:a xlink:type="simple" xlink:href="http://144.92.235.115/dokuwiki/doku.php/wiki%3Bsyntax" text:style-name="Internet_20_link" text:visited-style-name="Visited_20_Internet_20_Link">Basic editing</text:a></text:p>
        </text:list-item>
        <text:list-item>
          <text:p text:style-name="List_20_1_Content"> <text:a xlink:type="simple" xlink:href="https://dokuwikitest.geography.wisc.edu/doku.php/sos:data_policy" text:style-name="Internet_20_link" text:visited-style-name="Visited_20_Internet_20_Link">Data Policy</text:a></text:p>
        </text:list-item>
        <text:list-item>
          <text:p text:style-name="List_20_1_Content_Last"> <text:a xlink:type="simple" xlink:href="https://dokuwikitest.geography.wisc.edu/doku.php/sos:what_s_all_this_then" text:style-name="Internet_20_link" text:visited-style-name="Visited_20_Internet_20_Link">What is DokuWiki and why are we using i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 style:family="table">
      <style:table-properties table:align="center" fo:margin-right="18pt" fo:margin-bottom="18pt" style:rel-width="100%" style:width="450.56715pt"/>
    </style:style>
    <style:style style:name="odt_auto_style_table_column_1_1" style:family="table-column">
      <style:table-column-properties style:column-width="450.56715pt"/>
    </style:style>
    <style:style style:name="PluginODTAutoStyle_TableCell_3" style:family="table-cell">
      <style:table-cell-properties style:vertical-align="middle" fo:padding="0.3cm" fo:background-color="#dee7ec"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6" style:family="table">
      <style:table-properties table:align="center" fo:margin-right="18pt" fo:margin-bottom="18pt" style:rel-width="100%" style:width="431.29155pt"/>
    </style:style>
    <style:style style:name="odt_auto_style_table_column_2_1" style:family="table-column">
      <style:table-column-properties style:column-width="2cm"/>
    </style:style>
    <style:style style:name="odt_auto_style_table_column_2_2" style:family="table-column">
      <style:table-column-properties style:column-width="374.60155pt"/>
    </style:style>
    <style:style style:name="PluginODTAutoStyle_TableCell_7" style:family="table-cell">
      <style:paragraph-properties fo:text-align="center"/>
      <style:table-cell-properties style:vertical-align="middle" fo:padding="0.1cm" fo:background-color="#ffd39f"/>
    </style:style>
    <style:style style:name="PluginODTAutoStyle_Paragraph_8" style:family="paragraph">
      <style:paragraph-properties fo:text-align="center" fo:padding="0.1cm"/>
    </style:style>
    <style:style style:name="PluginODTAutoStyle_TableCell_9" style:family="table-cell">
      <style:table-cell-properties style:vertical-align="middle" fo:padding="0.3cm" fo:background-color="#ffd39f"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12" style:family="table">
      <style:table-properties table:align="center" fo:margin-right="18pt" fo:margin-bottom="18pt" style:rel-width="100%" style:width="431.29155pt"/>
    </style:style>
    <style:style style:name="odt_auto_style_table_column_3_1" style:family="table-column">
      <style:table-column-properties style:column-width="2cm"/>
    </style:style>
    <style:style style:name="odt_auto_style_table_column_3_2" style:family="table-column">
      <style:table-column-properties style:column-width="374.60155pt"/>
    </style:style>
    <style:style style:name="PluginODTAutoStyle_TableCell_13" style:family="table-cell">
      <style:paragraph-properties fo:text-align="center"/>
      <style:table-cell-properties style:vertical-align="middle" fo:padding="0.1cm" fo:background-color="#ffd39f"/>
    </style:style>
    <style:style style:name="PluginODTAutoStyle_Paragraph_14" style:family="paragraph">
      <style:paragraph-properties fo:text-align="center" fo:padding="0.1cm"/>
    </style:style>
    <style:style style:name="PluginODTAutoStyle_TableCell_15" style:family="table-cell">
      <style:table-cell-properties style:vertical-align="middle" fo:padding="0.3cm" fo:background-color="#ffd39f"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18" style:family="table">
      <style:table-properties table:align="center" fo:margin-right="18pt" fo:margin-bottom="18pt" style:rel-width="100%" style:width="450.56715pt"/>
    </style:style>
    <style:style style:name="odt_auto_style_table_column_4_1" style:family="table-column">
      <style:table-column-properties style:column-width="450.56715pt"/>
    </style:style>
    <style:style style:name="PluginODTAutoStyle_TableCell_19" style:family="table-cell">
      <style:table-cell-properties style:vertical-align="middle" fo:padding="0.3cm" fo:background-color="#dee7ec"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2" style:family="table">
      <style:table-properties table:align="center" fo:margin-right="18pt" fo:margin-bottom="18pt" style:rel-width="100%" style:width="450.56715pt"/>
    </style:style>
    <style:style style:name="odt_auto_style_table_column_5_1" style:family="table-column">
      <style:table-column-properties style:column-width="450.56715pt"/>
    </style:style>
    <style:style style:name="PluginODTAutoStyle_TableCell_23" style:family="table-cell">
      <style:table-cell-properties style:vertical-align="middle" fo:padding="0.3cm" fo:background-color="#dee7ec"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26" style:family="table">
      <style:table-properties table:align="center" fo:margin-right="18pt" fo:margin-bottom="18pt" style:rel-width="100%" style:width="450.56715pt"/>
    </style:style>
    <style:style style:name="odt_auto_style_table_column_6_1" style:family="table-column">
      <style:table-column-properties style:column-width="450.56715pt"/>
    </style:style>
    <style:style style:name="PluginODTAutoStyle_TableCell_27" style:family="table-cell">
      <style:table-cell-properties style:vertical-align="middle" fo:padding="0.3cm" fo:background-color="#dee7ec"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30" style:family="table">
      <style:table-properties table:align="center" fo:margin-right="18pt" fo:margin-bottom="18pt" style:rel-width="100%" style:width="450.56715pt"/>
    </style:style>
    <style:style style:name="odt_auto_style_table_column_7_1" style:family="table-column">
      <style:table-column-properties style:column-width="450.56715pt"/>
    </style:style>
    <style:style style:name="PluginODTAutoStyle_TableCell_31" style:family="table-cell">
      <style:table-cell-properties style:vertical-align="middle" fo:padding="0.3cm" fo:background-color="#dee7ec"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34" style:family="table">
      <style:table-properties table:align="center" fo:margin-right="18pt" fo:margin-bottom="18pt" style:rel-width="100%" style:width="450.56715pt"/>
    </style:style>
    <style:style style:name="odt_auto_style_table_column_8_1" style:family="table-column">
      <style:table-column-properties style:column-width="450.56715pt"/>
    </style:style>
    <style:style style:name="PluginODTAutoStyle_TableCell_35" style:family="table-cell">
      <style:table-cell-properties style:vertical-align="middle" fo:padding="0.3cm" fo:background-color="#dee7ec"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38" style:family="table">
      <style:table-properties table:align="center" fo:margin-right="18pt" fo:margin-bottom="18pt" style:rel-width="100%" style:width="450.56715pt"/>
    </style:style>
    <style:style style:name="odt_auto_style_table_column_9_1" style:family="table-column">
      <style:table-column-properties style:column-width="450.56715pt"/>
    </style:style>
    <style:style style:name="PluginODTAutoStyle_TableCell_39" style:family="table-cell">
      <style:table-cell-properties style:vertical-align="middle" fo:padding="0.3cm" fo:background-color="#dee7ec"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42" style:family="table">
      <style:table-properties table:align="center" fo:margin-right="18pt" fo:margin-bottom="18pt" style:rel-width="100%" style:width="450.56715pt"/>
    </style:style>
    <style:style style:name="odt_auto_style_table_column_10_1" style:family="table-column">
      <style:table-column-properties style:column-width="450.56715pt"/>
    </style:style>
    <style:style style:name="PluginODTAutoStyle_TableCell_43" style:family="table-cell">
      <style:table-cell-properties style:vertical-align="middle" fo:padding="0.3cm" fo:background-color="#dee7ec"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name="PluginODTAutoStyle_Table_46" style:family="table">
      <style:table-properties table:align="center" fo:margin-right="18pt" fo:margin-bottom="18pt" style:rel-width="100%" style:width="450.56715pt"/>
    </style:style>
    <style:style style:name="odt_auto_style_table_column_11_1" style:family="table-column">
      <style:table-column-properties style:column-width="450.56715pt"/>
    </style:style>
    <style:style style:name="PluginODTAutoStyle_TableCell_47" style:family="table-cell">
      <style:table-cell-properties style:vertical-align="middle" fo:padding="0.3cm" fo:background-color="#dee7ec" fo:border="none"/>
    </style:style>
    <style:style style:name="PluginODTAutoStyle_Paragraph_4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0::22:06</meta:creation-date>
    <dc:creator>Generated</dc:creator>
    <dc:date>2026-08-31T20::22:06</dc:date>
    <dc:language>en-US</dc:language>
    <meta:editing-cycles>1</meta:editing-cycles>
    <meta:editing-duration>PT0S</meta:editing-duration>
    <dc:title>start</dc:title>
  </office:meta>
</office:document-meta>
</file>